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2 1 6 1 0 1 1 1 1 1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5LVL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list-format-name="NLF3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7LVL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7LVL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7LVL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7LVL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7LVL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7LVL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7LVL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7LVL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2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text:style-name="WW_CharLFO8LVL2" style:num-suffix="、" style:num-list-format-name="NLF2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text:style-name="WW_CharLFO8LVL3" style:num-suffix="." style:num-list-format-name="NLF2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text:style-name="WW_CharLFO8LVL4" style:num-suffix=".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text:style-name="WW_CharLFO8LVL5" style:num-suf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text:style-name="WW_CharLFO8LVL6" style:num-suf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text:style-name="WW_CharLFO8LVL7" style:num-suffix=".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text:style-name="WW_CharLFO8LVL8" style:num-suffix="、" style:num-list-format-name="NLF2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text:style-name="WW_CharLFO8LVL9" style:num-suffix="." style:num-list-format-name="NLF2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9LVL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9LVL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9LVL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9LVL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9LVL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9LVL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9LVL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style:page-number="3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7" style:parent-style-name="內文" style:family="paragraph">
      <style:paragraph-properties fo:text-align="end"/>
      <style:text-properties style:font-name="標楷體" style:font-name-asian="標楷體" fo:font-weight="bold" style:font-weight-asian="bold" style:font-weight-complex="bold" style:font-size-complex="12pt"/>
    </style:style>
    <style:style style:name="P8" style:parent-style-name="清單段落" style:family="paragraph">
      <style:paragraph-properties fo:line-height="0.3333in" fo:margin-left="0.3937in" fo:text-indent="-0.3937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清單段落" style:family="paragraph">
      <style:paragraph-properties fo:line-height="0.3333in" fo:margin-left="0.3937in" fo:text-indent="-0.3937in">
        <style:tab-stops>
          <style:tab-stop style:type="left" style:position="0in"/>
        </style:tab-stops>
      </style:paragraph-properties>
    </style:style>
    <style:style style:name="T1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31" style:parent-style-name="清單段落" style:family="paragraph">
      <style:paragraph-properties fo:line-height="0.3333in" fo:margin-left="0.3937in" fo:text-indent="-0.3937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2" style:parent-style-name="清單段落" style:family="paragraph">
      <style:paragraph-properties fo:line-height="0.3333in" fo:margin-left="0.3937in" fo:text-indent="-0.3937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3" style:parent-style-name="清單段落" style:family="paragraph">
      <style:paragraph-properties fo:line-height="0.3333in" fo:margin-left="0.3937in" fo:text-indent="-0.3937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4" style:parent-style-name="清單段落" style:family="paragraph">
      <style:paragraph-properties fo:line-height="0.3333in" fo:margin-left="0.3937in" fo:text-indent="-0.3937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5" style:parent-style-name="清單段落" style:family="paragraph">
      <style:paragraph-properties fo:line-height="0.3333in" fo:margin-left="0.3937in" fo:text-indent="-0.3937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6" style:parent-style-name="清單段落" style:family="paragraph">
      <style:paragraph-properties fo:line-height="0.3333in" fo:margin-left="0.3937in" fo:text-indent="-0.3937in">
        <style:tab-stops>
          <style:tab-stop style:type="left" style:position="0in"/>
        </style:tab-stops>
      </style:paragraph-properties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weight-complex="bold" style:letter-kerning="true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51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52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" style:parent-style-name="清單段落" style:family="paragraph">
      <style:paragraph-properties fo:line-height="0.3333in" fo:margin-left="0.6666in" fo:text-indent="-0.4694in">
        <style:tab-stops>
          <style:tab-stop style:type="left" style:position="0.120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6" style:parent-style-name="清單段落" style:family="paragraph">
      <style:paragraph-properties fo:line-height="0.3333in" fo:margin-left="0.7875in" fo:text-indent="-0.5902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7" style:parent-style-name="清單段落" style:family="paragraph">
      <style:paragraph-properties fo:line-height="0.3333in" fo:margin-left="0.8861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8" style:parent-style-name="清單段落" style:family="paragraph">
      <style:paragraph-properties fo:line-height="0.3333in" fo:margin-left="0.8861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9" style:parent-style-name="清單段落" style:family="paragraph">
      <style:paragraph-properties fo:line-height="0.3333in" fo:margin-left="0.8861in" fo:text-indent="-0.1965in">
        <style:tab-stops/>
      </style:paragraph-properties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5" style:parent-style-name="清單段落" style:family="paragraph">
      <style:paragraph-properties fo:line-height="0.3333in" fo:margin-left="0.8861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6" style:parent-style-name="清單段落" style:family="paragraph">
      <style:paragraph-properties fo:line-height="0.3333in" fo:margin-left="0.8861in" fo:text-indent="-0.19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7" style:parent-style-name="清單段落" style:family="paragraph">
      <style:paragraph-properties fo:line-height="0.3333in" fo:margin-left="0.6666in">
        <style:tab-stops/>
      </style:paragraph-properties>
    </style:style>
    <style:style style:name="T6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7728" draw:id="id0" draw:style-name="a0" draw:name="文字方塊 2" text:anchor-type="paragraph" svg:x="5.40833in" svg:y="-0.28264in" svg:width="1.27083in" svg:height="0.375in" style:rel-width="scale" style:rel-height="scale"><draw:text-box><text:p text:style-name="P3">附件二</text:p></draw:text-box><svg:title/><svg:desc/></draw:frame><text:span text:style-name="T4">出國</text:span><text:span text:style-name="T5">報告書</text:span><text:span text:style-name="T6">撰寫注意及建議事項</text:span></text:p>
      <text:p text:style-name="P7">112.01.18</text:p>
      <text:list text:style-name="LFO6" text:continue-numbering="true">
        <text:list-item>
          <text:p text:style-name="P8">報告書內容應符合原核定出國計畫，不得以外文撰寫或僅以所蒐集之外文資料、照片、網頁、新聞或報導為內容，不得抄襲相關出國報告之全部或部分內容。</text:p>
        </text:list-item>
        <text:list-item>
          <text:p text:style-name="P9"><text:span text:style-name="T10">報告書結構依序為</text:span><text:span text:style-name="T11">封面</text:span><text:span text:style-name="T12">、</text:span><text:span text:style-name="T13">摘要</text:span><text:span text:style-name="T14">（</text:span><text:span text:style-name="T15">200-300</text:span><text:span text:style-name="T16">字）、</text:span><text:span text:style-name="T17">目次</text:span><text:span text:style-name="T18">(</text:span><text:span text:style-name="T19">逐項標示頁碼</text:span><text:span text:style-name="T20">)</text:span><text:span text:style-name="T21">、</text:span><text:span text:style-name="T22">本文</text:span><text:span text:style-name="T23">(</text:span><text:span text:style-name="T24">須包含「目的」、「過程」、「心得及建議」</text:span><text:span text:style-name="T25">)</text:span><text:span text:style-name="T26">、</text:span><text:span text:style-name="T27">附件</text:span><text:span text:style-name="T28">或</text:span><text:span text:style-name="T29">附錄</text:span><text:span text:style-name="T30">。</text:span></text:p>
        </text:list-item>
        <text:list-item>
          <text:p text:style-name="P31">報告書封面「出國報告(出國類別:○○)」:出國類別應符合出國計畫，依考察、進修、研究、實習、其他(如:國際會議、國際比賽、業務視察、業務接洽、學術交流、帶學生實習、田野調查等)類別填載。</text:p>
        </text:list-item>
        <text:list-item>
          <text:p text:style-name="P32">出國人員眾多無法於報告書封面盡列時，得以代表人員等表示，但必須另詳列清單於報告內(以該計畫經費支應出國人員為主，不應有非執行公務人員或眷屬)。</text:p>
        </text:list-item>
        <text:list-item>
          <text:p text:style-name="P33">報告書之版面，一律採A4直式橫書(包括照片、附件或附錄)；照片版面以1頁6-8張大小、著重出國計畫主題、加註圖片說明為宜；內文請注意段落標號正確性、錯別字。</text:p>
        </text:list-item>
        <text:list-item>
          <text:p text:style-name="P34">出國報告審核表不需列入報告書，逕上傳公務出國報告資訊網。</text:p>
        </text:list-item>
        <text:list-item>
          <text:p text:style-name="P35">報告書內容及附件資料應注意個人資料保護法相關規定。</text:p>
        </text:list-item>
        <text:list-item>
          <text:p text:style-name="P36"><text:span text:style-name="T37">報告書</text:span><text:span text:style-name="T38">之內容不宜過於簡略，</text:span><text:span text:style-name="T39">架構應涵蓋目的、過程、心得及建議等要項，著重出國意旨</text:span><text:span text:style-name="T40">相關執行經過及成效</text:span><text:span text:style-name="T41">，</text:span><text:span text:style-name="T42">搭機過程、</text:span><text:span text:style-name="T43">餐點、</text:span><text:span text:style-name="T44">旅</text:span><text:span text:style-name="T45">宿不需贅述</text:span><text:span text:style-name="T46">，</text:span><text:span text:style-name="T47">避免看似遊記</text:span><text:span text:style-name="T48">，</text:span><text:span text:style-name="T49">並依據</text:span><text:span text:style-name="T50">「行政院及所屬各機關出國報告綜合處理要點」第</text:span><text:span text:style-name="T51">7</text:span><text:span text:style-name="T52">點</text:span><text:span text:style-name="T53">出國報告電子檔規格辦理</text:span><text:span text:style-name="T54">。</text:span></text:p>
        </text:list-item>
      </text:list>
      <text:list text:style-name="LFO7" text:continue-numbering="true">
        <text:list-item>
          <text:p text:style-name="P55">目的:包括原定計畫目標、主題、緣起、預期效益或欲達成事項。</text:p>
        </text:list-item>
        <text:list-item>
          <text:p text:style-name="P56">過程:依計畫執行經過，包括出國期間行程、參訪單位及訪問過程。</text:p>
        </text:list-item>
      </text:list>
      <text:list text:style-name="LFO8" text:continue-numbering="true">
        <text:list-item>
          <text:p text:style-name="P57">考察-各項考察重點、擬提問題、考察單位介紹、考察經過、考察詳細內容說明、考察成果及後續辦理或推動事項等。</text:p>
        </text:list-item>
        <text:list-item>
          <text:p text:style-name="P58">進修、實習-期程及經過、進修或實習單位介紹、進修或實習詳細內容說明與成效。</text:p>
        </text:list-item>
        <text:list-item>
          <text:p text:style-name="P59"><text:span text:style-name="T60">研究</text:span><text:span text:style-name="T61">-</text:span><text:s/><text:span text:style-name="T62">研究項目性質、研究</text:span><text:span text:style-name="T63">主</text:span><text:span text:style-name="T64">題、研究單位介紹、研究經過、研究成果或檢討事項。</text:span></text:p>
        </text:list-item>
        <text:list-item>
          <text:p text:style-name="P65">國際會議-會議議程、議場主題、與會參與各項研討或報告議題及其內容重點摘述、見聞或新知；如發表研究或報告，個人所發表內容摘要、現場報告或討論交流情形等。</text:p>
        </text:list-item>
        <text:list-item>
          <text:p text:style-name="P66">參訪、學術交流、業務接洽-各參訪點參訪活動、參訪單位介紹、訪問過程及詳細訪談內容、交流或接洽事項及成果。</text:p>
        </text:list-item>
      </text:list>
      <text:list text:style-name="LFO7" text:continue-numbering="true">
        <text:list-item>
          <text:p text:style-name="P67"><text:span text:style-name="T68">心得及建議事項：</text:span><text:span text:style-name="T69">宜提出具體可行建議，</text:span><text:span text:style-name="T70">包括與</text:span><text:span text:style-name="T71">出國主題相關</text:span><text:span text:style-name="T72">之具體建議事項，建議參採或借鏡處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2 1 6 1 0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-complex="Times New Roman" fo:font-size="10pt" style:font-size-asian="10pt" style:font-size-complex="10pt"/>
    </style:style>
    <style:style style:name="目錄1" style:display-name="目錄 1" style:family="paragraph" style:parent-style-name="內文" style:next-style-name="內文" style:auto-update="true">
      <style:text-properties fo:hyphenate="false"/>
    </style:style>
    <style:style style:name="超連結" style:display-name="超連結" style:family="text" style:parent-style-name="預設段落字型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碼" style:display-name="頁碼" style:family="text" style:parent-style-name="預設段落字型">
      <style:text-properties style:font-name-complex="Times New Roma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-complex="Times New Roman" fo:font-size="14pt" style:font-size-asian="14pt" style:font-size-complex="14pt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 fo:font-size="14pt" style:font-size-asian="14pt" style:font-size-complex="14pt"/>
    </style:style>
    <style:style style:name="WW_CharLFO3LVL2" style:family="text">
      <style:text-properties style:font-name-complex="Times New Roman" fo:font-size="12pt" style:font-size-asian="12pt" style:font-size-complex="12pt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style:style style:name="WW_CharLFO8LVL1" style:family="text">
      <style:text-properties style:font-name-complex="Times New Roman"/>
    </style:style>
    <style:style style:name="WW_CharLFO8LVL2" style:family="text">
      <style:text-properties style:font-name-complex="Times New Roman"/>
    </style:style>
    <style:style style:name="WW_CharLFO8LVL3" style:family="text">
      <style:text-properties style:font-name-complex="Times New Roman"/>
    </style:style>
    <style:style style:name="WW_CharLFO8LVL4" style:family="text">
      <style:text-properties style:font-name-complex="Times New Roman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Times New Roman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style:style style:name="WW_CharLFO9LVL1" style:family="text">
      <style:text-properties style:font-name-complex="Times New Roman"/>
    </style:style>
    <style:style style:name="WW_CharLFO9LVL2" style:family="text">
      <style:text-properties style:font-name-complex="Times New Roman"/>
    </style:style>
    <style:style style:name="WW_CharLFO9LVL3" style:family="text">
      <style:text-properties style:font-name-complex="Times New Roman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5LVL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list-format-name="NLF3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7LVL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7LVL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7LVL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7LVL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7LVL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7LVL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7LVL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7LVL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2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text:style-name="WW_CharLFO8LVL2" style:num-suffix="、" style:num-list-format-name="NLF2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text:style-name="WW_CharLFO8LVL3" style:num-suffix="." style:num-list-format-name="NLF2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text:style-name="WW_CharLFO8LVL4" style:num-suffix="." style:num-list-format-name="NLF2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text:style-name="WW_CharLFO8LVL5" style:num-suf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text:style-name="WW_CharLFO8LVL6" style:num-suf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text:style-name="WW_CharLFO8LVL7" style:num-suffix=".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text:style-name="WW_CharLFO8LVL8" style:num-suffix="、" style:num-list-format-name="NLF2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text:style-name="WW_CharLFO8LVL9" style:num-suffix="." style:num-list-format-name="NLF2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9LVL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9LVL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9LVL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9LVL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9LVL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9LVL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9LVL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479in" fo:margin-bottom="0.6888in" fo:margin-right="0.7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第<text:s/><text:span text:style-name="頁碼"><text:page-number text:fixed="false">4</text:page-number></text:span><text:span text:style-name="頁碼"><text:s/></text:span><text:span text:style-name="頁碼">頁，共</text:span><text:span text:style-name="頁碼"><text:s/>6<text:s/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A4453</meta:initial-creator>
    <dc:creator>Allen Cheng</dc:creator>
    <meta:creation-date>2026-08-03T10:03:00Z</meta:creation-date>
    <dc:date>2026-08-03T10:03:00Z</dc:date>
    <meta:print-date>2017-06-07T08:18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40" meta:character-count="938" meta:row-count="6" meta:non-whitespace-character-count="799"/>
  </office:meta>
</office:document-meta>
</file>